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.494cm" fo:margin-bottom="0cm" style:contextual-spacing="false" fo:text-indent="0cm" style:auto-text-indent="false" style:writing-mode="lr-tb"/>
      <style:text-properties fo:color="#000000" loext:opacity="100%" style:font-name="Times New Roman" fo:font-size="12pt" style:font-size-asian="12pt" style:language-asian="pl" style:country-asian="PL" style:font-size-complex="12pt"/>
    </style:style>
    <style:style style:name="P2" style:family="paragraph" style:parent-style-name="Standard">
      <style:paragraph-properties fo:margin-left="0cm" fo:margin-right="0cm" fo:margin-top="0cm" fo:margin-bottom="0cm" style:contextual-spacing="false" fo:text-indent="0cm" style:auto-text-indent="false" style:writing-mode="lr-tb"/>
      <style:text-properties fo:color="#000000" loext:opacity="100%" style:font-name="Times New Roman" fo:font-size="12pt" style:font-size-asian="12pt" style:language-asian="pl" style:country-asian="PL" style:font-size-complex="12pt"/>
    </style:style>
    <style:style style:name="T1" style:family="text">
      <style:text-properties officeooo:rsid="0005cf07"/>
    </style:style>
    <style:style style:name="T2" style:family="text">
      <style:text-properties officeooo:rsid="00069c8a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FORMULARZ OFERTOWY DOSTAWCY</text:p>
      <text:p text:style-name="P1">do sprawy nr AG.01/202<text:span text:style-name="T2">6</text:span></text:p>
      <text:p text:style-name="P1">Dane dotyczące dostawcy</text:p>
      <text:p text:style-name="P1"/>
      <text:p text:style-name="P1">Nazwa: ................................................</text:p>
      <text:p text:style-name="P1">Siedziba: ................................................ </text:p>
      <text:p text:style-name="P1">Adres poczty elektronicznej: ................................................ </text:p>
      <text:p text:style-name="P1">Strona internetowa: ................................................ </text:p>
      <text:p text:style-name="P1">Numer telefonu: 0 (**) ...................................... </text:p>
      <text:p text:style-name="P1">Numer faksu: 0 (**) ...................................... </text:p>
      <text:p text:style-name="P1">Numer REGON: ................................................</text:p>
      <text:p text:style-name="P1">Numer NIP: ................................................ </text:p>
      <text:p text:style-name="P1"/>
      <text:p text:style-name="P1">Dane dotyczące zamawiającego</text:p>
      <text:p text:style-name="P1">Powiat Piaseczyński - Dom Pomocy Społecznej</text:p>
      <text:p text:style-name="P1">Ulica Potulickich 1, 05-510 Konstancin-Jeziorna</text:p>
      <text:p text:style-name="P1"/>
      <text:p text:style-name="P1"><text:soft-page-break/>Zobowiązania wykonawcy</text:p>
      <text:p text:style-name="P1">Nawiązując do ogłoszenia o zamówieniu: dostawy leków nr sprawy: AG01/202<text:span text:style-name="T2">6</text:span>, oferujemy wykonanie zamówienia, zgodnie z wymogami ogłoszenia za cenę:</text:p>
      <text:p text:style-name="P1"/>
      <text:p text:style-name="P1">Cena oferty:</text:p>
      <text:p text:style-name="P1">Cena ofertowa netto …………………………………………………………….zł</text:p>
      <text:p text:style-name="P1">VAT w %...............................................................................................................</text:p>
      <text:p text:style-name="P1">Cena ofertowa brutto ............................................................................................zł</text:p>
      <text:p text:style-name="P1">(Słownie:............................................................................................................................... ... ……………………………………………………………………………………)</text:p>
      <text:p text:style-name="P1"/>
      <text:p text:style-name="P1">Oświadczam, że :</text:p>
      <text:p text:style-name="P1"/>
      <text:p text:style-name="P1">[x] Wykonam zamówienie publiczne w terminie od 01.01.202<text:span text:style-name="T2">6</text:span> do 31.12.202<text:span text:style-name="T2">6</text:span>.</text:p>
      <text:p text:style-name="P1">Termin płatności: do 21 dni <text:s/>od daty wystawienia faktury</text:p>
      <text:p text:style-name="P1"/>
      <text:p text:style-name="P1"/>
      <text:p text:style-name="P1">Osoby do kontaktów z Zamawiającym</text:p>
      <text:p text:style-name="P1"><text:soft-page-break/></text:p>
      <text:p text:style-name="P1">Osoba / osoby do kontaktów z Zamawiającym odpowiedzialne za wykonanie zobowiązań umowy:</text:p>
      <text:p text:style-name="P1">.......... .......... .......... .......... .......... .......... .......... .......... .......... tel. kontaktowy, faks: .......... .......... .......... zakres odpowiedzialności </text:p>
      <text:p text:style-name="P1">.......... .......... .......... .......... .......... .......... .......... .......... .......... tel. kontaktowy, faks: .......... .......... .......... zakres odpowiedzialności</text:p>
      <text:p text:style-name="P1"/>
      <text:p text:style-name="P1">Pełnomocnik w przypadku składania oferty wspólnej</text:p>
      <text:p text:style-name="P1"/>
      <text:p text:style-name="P1">Nazwisko, imię ....................................................................................................</text:p>
      <text:p text:style-name="P1">Stanowisko ...........................................................................................................</text:p>
      <text:p text:style-name="P1">Telefon...................................................Fax.........................................................</text:p>
      <text:p text:style-name="P1">Zakres*:</text:p>
      <text:p text:style-name="P1">- do reprezentowania w postępowaniu</text:p>
      <text:p text:style-name="P1">- do reprezentowania w postępowaniu i zawarcia umowy</text:p>
      <text:p text:style-name="P1">- do zawarcia umowy</text:p>
      <text:p text:style-name="P1"/>
      <text:p text:style-name="P1">Dokumenty</text:p>
      <text:p text:style-name="P1"/>
      <text:p text:style-name="P1"><text:soft-page-break/>Na potwierdzenie spełnienia wymagań do oferty załączam: </text:p>
      <text:p text:style-name="P1">.......... .......... .......... .......... .......... .......... .......... .......... ..........</text:p>
      <text:p text:style-name="P1">.......... .......... .......... .......... .......... .......... .......... .......... .......... </text:p>
      <text:p text:style-name="P1">.......... .......... .......... .......... .......... .......... .......... .......... .......... </text:p>
      <text:p text:style-name="P1">.......... .......... .......... .......... .......... .......... .......... .......... .......... </text:p>
      <text:p text:style-name="P1">.......... .......... .......... .......... .......... .......... .......... .......... .......... </text:p>
      <text:p text:style-name="P1"/>
      <text:p text:style-name="P1">_____________________________</text:p>
      <text:p text:style-name="P1">Czytelne podpisy osób uprawnionych do </text:p>
      <text:p text:style-name="P1">reprezentowania wykonawcy</text:p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><text:soft-page-break/></text:p>
      <text:p text:style-name="P1"/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Normal_20_Table" style:display-name="Normal Table" style:family="paragraph" style:default-outline-level="">
      <style:paragraph-properties fo:margin-top="0cm" fo:margin-bottom="0.353cm" style:contextual-spacing="false" fo:line-height="115%" fo:text-align="start" style:justify-single-word="false" fo:orphans="2" fo:widows="2" style:vertical-align="auto"/>
      <style:text-properties style:font-name="Calibri" fo:font-family="Calibri" style:font-family-generic="roman" style:font-pitch="variable" fo:font-size="11pt" fo:language="pl" fo:country="PL" style:font-name-asian="Times New Roman1" style:font-family-asian="'Times New Roman'" style:font-family-generic-asian="system" style:font-pitch-asian="variable" style:font-size-asian="11pt" style:language-asian="pl" style:country-asian="PL" style:font-name-complex="Calibri1" style:font-family-complex="Calibri" style:font-family-generic-complex="system" style:font-pitch-complex="variable" style:font-size-complex="11pt" style:language-complex="ar" style:country-complex="SA"/>
    </style:style>
    <style:style style:name="Default_20_Paragraph_20_Font" style:display-name="Default Paragraph Font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1-12-19T11:50:56.679000000</meta:creation-date>
    <dc:date>2025-12-01T11:29:37.343000000</dc:date>
    <meta:editing-duration>PT9M5S</meta:editing-duration>
    <meta:editing-cycles>6</meta:editing-cycles>
    <meta:generator>LibreOffice/7.6.4.1$Windows_X86_64 LibreOffice_project/e19e193f88cd6c0525a17fb7a176ed8e6a3e2aa1</meta:generator>
    <meta:document-statistic meta:table-count="0" meta:image-count="0" meta:object-count="0" meta:page-count="5" meta:paragraph-count="46" meta:word-count="252" meta:character-count="3114" meta:non-whitespace-character-count="2894"/>
  </office:meta>
</office:document-meta>
</file>